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общественных-обсуждений-по-проекту-внесения-изменений-в-правила-землепользования-и-застройки-города-москвы-в-отношении-территории-по-адресу-проект-планировки-территории-мкр.-19б-района-богородское"/>Оповещение о проведении общественных обсуждений по проекту внесения изменений в правила землепользования и застройки города Москвы в отношении территории по адресу: проект планировки территории мкр. 19б района Богородское<text:bookmark-end text:name="оповещение-о-проведении-общественных-обсуждений-по-проекту-внесения-изменений-в-правила-землепользования-и-застройки-города-москвы-в-отношении-территории-по-адресу-проект-планировки-территории-мкр.-19б-района-богородское"/></text:h>
      <text:p text:style-name="First_20_paragraph">08.05.2020</text:p>
      <text:p text:style-name="Text_20_body"><text:line-break/></text:p>
      <text:p text:style-name="Text_20_body">Адрес страницы: <text:a xlink:type="simple" xlink:href="http://vao.mos.ru/obyavlennye_publichnye_slushaniya/detail/8881753.html" office:name=""><text:span text:style-name="Definition">http://vao.mos.ru/obyavlennye_publichnye_slushaniya/detail/8881753.html</text:span></text:a></text:p>
      <text:p text:style-name="Text_20_body"><text:a xlink:type="simple" xlink:href="http://vao.mos.ru" office:name=""><text:span text:style-name="Definition">Префектура 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5T23:48:56Z</meta:creation-date>
    <dc:date>2023-06-05T23:48:56Z</dc:date>
  </office:meta>
</office:document-meta>
</file>