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по-проекту-планировки-территории-мкр.-15-16б-района-богородское"/>Оповещение о проведении общественных обсуждений по проекту планировки территории мкр. 15-16б района Богородское<text:bookmark-end text:name="оповещение-о-проведении-общественных-обсуждений-по-проекту-планировки-территории-мкр.-15-16б-района-богородское"/></text:h>
      <text:p text:style-name="First_20_paragraph">08.05.2020</text:p>
      <text:p text:style-name="Text_20_body"><text:line-break/></text:p>
      <text:p text:style-name="Text_20_body">Адрес страницы: <text:a xlink:type="simple" xlink:href="http://vao.mos.ru/obyavlennye_publichnye_slushaniya/detail/8881757.html" office:name=""><text:span text:style-name="Definition">http://vao.mos.ru/obyavlennye_publichnye_slushaniya/detail/8881757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23:48:05Z</meta:creation-date>
    <dc:date>2023-06-05T23:48:05Z</dc:date>
  </office:meta>
</office:document-meta>
</file>