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планировки-территории-линейного-объекта---реконструкция-газопровода-среднего-давления-по-адресу-г.-москва-вао-рубцовско-дворцовая-ул.-выход-на-русаковскую-наб."/>Заключение по результатам публичных слушаний по проекту планировки территории линейного объекта - реконструкция газопровода среднего давления по адресу: г. Москва, ВАО, Рубцовско-Дворцовая ул., выход на Русаковскую наб.<text:bookmark-end text:name="заключение-по-результатам-публичных-слушаний-по-проекту-планировки-территории-линейного-объекта---реконструкция-газопровода-среднего-давления-по-адресу-г.-москва-вао-рубцовско-дворцовая-ул.-выход-на-русаковскую-наб."/></text:h>
      <text:p text:style-name="First_20_paragraph">28.02.2020</text:p>
      <text:p text:style-name="Text_20_body"><text:line-break/></text:p>
      <text:p text:style-name="Text_20_body">Адрес страницы: <text:a xlink:type="simple" xlink:href="http://vao.mos.ru/obyavlennye_publichnye_slushaniya/detail/8973939.html" office:name=""><text:span text:style-name="Definition">http://vao.mos.ru/obyavlennye_publichnye_slushaniya/detail/8973939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2:37:41Z</meta:creation-date>
    <dc:date>2023-06-07T02:37:41Z</dc:date>
  </office:meta>
</office:document-meta>
</file>