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фектуре-вао-откроется-консультативный-пункт-по-платным-парковкам"/>В префектуре ВАО откроется консультативный пункт по платным парковкам<text:bookmark-end text:name="в-префектуре-вао-откроется-консультативный-пункт-по-платным-парковкам"/></text:h>
      <text:p text:style-name="First_20_paragraph">13.12.2016</text:p>
      <text:p text:style-name="Text_20_body"><text:span text:style-name="T1">14 декабря в префектуре Восточного административного округа откроется консультативный пункт по платным парковкам, куда сможет обратиться любой житель и задать сотрудникам ГКУ «АМПП» интересующие вопросы.</text:span></text:p>
      <text:p text:style-name="Text_20_body">Специалисты дадут горожанам ответы на все вопросы, которые касаются платного парковочного пространства: с какой целью вводится платная парковка, на каких улицах она будет организована, какие льготы предназначены жителям района, как оформить резидентное разрешение.</text:p>
      <text:p text:style-name="Text_20_body"><text:bookmark text:name="id__GoBack"/> Консультативный пункт в ВАО будет открыт для жителей с понедельника по пятницу, в часы работы префектуры (Преображенская пл., д. 9, комната 110). Горожане смогут обратиться туда лично или по телефону: 8(499)161-94-30.</text:p>
      <text:p text:style-name="Text_20_body">Напомним также, что получить консультацию по вопросам, связанным с парковочным пространством, можно по телефону единого контакт-центра: 8 (495) 539-54-54, а также в сервисных центрах «Московский транспорт» по адресу: ул. Старая Басманная, д. 20, корп. 1 и ул. 1905 года, д. 25.</text:p>
      <text:p text:style-name="Text_20_body"><text:line-break/></text:p>
      <text:p text:style-name="Text_20_body">Адрес страницы: <text:a xlink:type="simple" xlink:href="http://vao.mos.ru/presscenter/anonsy/detail/4429403.html" office:name=""><text:span text:style-name="Definition">http://vao.mos.ru/presscenter/anonsy/detail/4429403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05:05:58Z</meta:creation-date>
    <dc:date>2023-06-11T05:05:58Z</dc:date>
  </office:meta>
</office:document-meta>
</file>