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учить-астрономию-и-сделать-фото-с-медведем-как-благоустроили-семеновский-сквер"/>Изучить астрономию и сделать фото с медведем: как благоустроили Семеновский сквер<text:bookmark-end text:name="изучить-астрономию-и-сделать-фото-с-медведем-как-благоустроили-семеновский-сквер"/></text:h>
      <text:p text:style-name="First_20_paragraph">04.12.2021</text:p>
      <text:p text:style-name="Text_20_body"><text:span text:style-name="T1">В Восточном округе в этом году по программе «Мой район» благоустроили Семеновский сквер. Здесь создали комфортную зону отдыха, где каждый сможет найти себе занятие по душе.</text:span><text:line-break/></text:p>
      <text:p text:style-name="Text_20_body">Особенность дизайна нового сквера – тематические площадки с игровыми зонами, посвященными школьным предметам: физике, химии, биологии, астрономии, математике. У каждой площадки есть своя оригинальная архитектурная доминанта. К примеру, на площадке, посвященной биологии, установили стилизованные фигурки животных: слона, лося, лошади, льва и медведя. На площадке «химия» все оборудование напоминает о строении разных химических элементов, атомов и молекул. А площадка «астрономия» позволит отправиться в путешествие по солнечной системе – здесь установлены скульптуры планет.<text:line-break/><text:line-break/></text:p>
      <text:p text:style-name="Text_20_body">В обновленном сквере для детей установлено множество разнообразных игровых комплексов, выполненных в футуристической стилистике: сетки для лазания, горки, объединенные системой переходов, несколько видов качелей, мини-скалодром. Для малышей оборудован уютный деревянный игровой городок с песчаным покрытием и фигурами черепах. Помимо игровых зон в сквере обустроены места для тихого отдыха с садовыми диванами, ротонда, удобные прогулочные аллеи.</text:p>
      <text:p text:style-name="Text_20_body"><text:span text:style-name="T1">Фото: пресс-служба префектуры ВАО; Артур Новосильцев.</text:span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vao.mos.ru/presscenter/news/detail/10446243.html" office:name=""><text:span text:style-name="Definition">http://vao.mos.ru/presscenter/news/detail/10446243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9T00:51:09Z</meta:creation-date>
    <dc:date>2024-08-09T00:51:09Z</dc:date>
  </office:meta>
</office:document-meta>
</file>