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ргей-собянин-посетил-центр-московского-долголетия-сокольники"/>Сергей Собянин посетил центр московского долголетия «Сокольники»<text:bookmark-end text:name="сергей-собянин-посетил-центр-московского-долголетия-сокольники"/></text:h>
      <text:p text:style-name="First_20_paragraph">07.06.2022</text:p>
      <text:p text:style-name="Text_20_body">Мэр Москвы Сергей Собянин совместно с председателем Совета Федерации Валентиной Матвиенко посетил центр московского долголетия «Сокольники» в Восточном округе. Здесь для горожан старшего возраста было создано особое пространство, где можно интересно проводить время с семьей, друзьями и единомышленниками в уютной обстановке.<text:line-break/></text:p>
      <text:p text:style-name="Text_20_body"><text:a xlink:type="simple" xlink:href="https://newsvostok.ru/wp-content/uploads/2022/06/photo_2022-06-07_15-21-49.jpg" office:name=""><text:span text:style-name="Definition"/></text:a><text:line-break/></text:p>
      <text:p text:style-name="Text_20_body">Посетители центра могут общаться, заниматься спортом или реализоваться в творчестве. Для этого на базе центра московского долголетия «Сокольники» организовано более 90 клубов различной направленности. В распоряжении участников программы «Московское долголетие» - актовый зал, где можно провести концерт или организовать постановку, просторная гостиная, где можно собраться большой компанией, медиагостиная и кулинарная студия с современным оборудованием, спортзал с тренажерами.<text:line-break/><text:a xlink:type="simple" xlink:href="https://newsvostok.ru/wp-content/uploads/2022/06/photo_2022-06-07_14-47-52.jpg" office:name=""><text:span text:style-name="Definition"/></text:a><text:line-break/>Сергей Собянин отметил достижения проекта «Московское долголетие», который дает пожилым москвичам возможность заниматься спортом и участвовать в творческих объединениях.<text:line-break/></text:p>
      <text:p text:style-name="Text_20_body"><text:span text:style-name="T1">«Почти полмиллиона участников за четыре года, и сейчас вот одномоментно занимаются 160 тысяч. Из-за COVID-19 их меньше стало, сейчас каждый день нарастает по 2–3 тысячи участников», – отметил Собянин.</text:span></text:p>
      <text:p text:style-name="Text_20_body">Трансформация существующих центров соцзащиты в клубные центры «Московское долголетие» расширила спектр доступных услуг для горожан старшего возраста и позволила создать для них еще более комфортную среду. Мэр Москвы подчеркнул, что сейчас количество таких центров составило более 50, а до конца года в столице будет работать более 70 учреждений такого формата.<text:line-break/>Фото: пресс-служба мэра и правительства Москвы</text:p>
      <text:p text:style-name="Text_20_body"><text:a xlink:type="simple" xlink:href="https://newsvostok.ru/wp-content/uploads/2022/06/photo_2022-06-07_14-47-59.jpg" office:name=""><text:span text:style-name="Definition"/></text:a> <text:a xlink:type="simple" xlink:href="https://newsvostok.ru/wp-content/uploads/2022/06/photo_2022-06-07_14-47-56.jpg" office:name=""><text:span text:style-name="Definition"/></text:a></text:p>
      <text:p text:style-name="Text_20_body"><text:line-break/></text:p>
      <text:p text:style-name="Text_20_body">Адрес страницы: <text:a xlink:type="simple" xlink:href="http://vao.mos.ru/presscenter/news/detail/10855567.html" office:name=""><text:span text:style-name="Definition">http://vao.mos.ru/presscenter/news/detail/10855567.html</text:span></text:a></text:p>
      <text:p text:style-name="Text_20_body"><text:a xlink:type="simple" xlink:href="http://vao.mos.ru" office:name=""><text:span text:style-name="Definition">Префектура 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04:14:58Z</meta:creation-date>
    <dc:date>2023-05-20T04:14:58Z</dc:date>
  </office:meta>
</office:document-meta>
</file>