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перово-после-капремонта-открылась-детская-поликлиника-7"/>В районе Перово после капремонта открылась детская поликлиника №7<text:bookmark-end text:name="в-районе-перово-после-капремонта-открылась-детская-поликлиника-7"/></text:h>
      <text:p text:style-name="First_20_paragraph">05.09.2022</text:p>
      <text:p text:style-name="Text_20_body">В районе Перово после капитального ремонта по новому московскому стандарту открылась детская поликлиника №7.<text:line-break/><text:line-break/>Детская городская поликлиника №7 находится по адресу: ул. 2-я Владимирская, д. 29А. В учреждении обновили фасад и крышу, изменили и обновили планировку этажей, заменили устаревшие инженерные системы инженерные системы. В обновлённом здании установили современное медицинское оборудование, сделали просторные кабинеты и уютные зоны ожидания для пациентов. На прилегающей территории провели благоустройство.<text:line-break/><text:line-break/>Как изменилось медучреждение после капремонта - в нашем видеосюжете.<text:line-break/>Фото и видеоматериалы: пресс-служба префектуры ВАО</text:p>
      <text:p text:style-name="Text_20_body"><text:line-break/></text:p>
      <text:p text:style-name="Text_20_body">Адрес страницы: <text:a xlink:type="simple" xlink:href="http://vao.mos.ru/presscenter/news/detail/11031731.html" office:name=""><text:span text:style-name="Definition">http://vao.mos.ru/presscenter/news/detail/11031731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8T19:41:09Z</meta:creation-date>
    <dc:date>2025-02-28T19:41:09Z</dc:date>
  </office:meta>
</office:document-meta>
</file>