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ченики-школы-им.-савельева-взяли-шефство-над-памятником-военному-инструктору-с-собакой-на-терлецких-прудах"/>Ученики школы им. Савельева взяли шефство над памятником военному инструктору с собакой на Терлецких прудах<text:bookmark-end text:name="ученики-школы-им.-савельева-взяли-шефство-над-памятником-военному-инструктору-с-собакой-на-терлецких-прудах"/></text:h>
      <text:p text:style-name="First_20_paragraph">20.04.2015</text:p>
      <text:p text:style-name="Text_20_body">20 апреля члены клуба военного собаководства Геннадий Торохов и Владимир Медведев вместе с учениками ГБОУ СОШ № 2093 им. А.Н. Савельева привели в порядок памятник военному инструктору с собакой. Статую очистили от пыли и грязи, а территорию вокруг — от старых листьев и мусора.</text:p>
      <text:p text:style-name="Text_20_body">Мемориал памяти военного собаководства появился на Терлецких прудах в 2009 году. Его автором стал мастер монументальных композиций Салават Щербаков. В числе наиболее известных работ автора - памятники Александру I, Петру Столыпину, академику Королёву и другие.</text:p>
      <text:p text:style-name="Text_20_body">По словам Геннадия Торохова, при создании скульптуры Салават Щербаков опирался на фотографию из архива музея боевой славы, на которой запечатлён старшина Кулаков со своей подопечной немецкой овчаркой.</text:p>
      <text:p text:style-name="Text_20_body">- Место для памятника выбрано неслучайно, - говорят члены клуба военного собаководства.</text:p>
      <text:p text:style-name="Text_20_body">В период с 1924 по 1960 годы территорию Терлецкого парка занимал полигон для дрессировки минно-розыскных собак. Здесь же располагалась центральная школа служебного собаководства Красной армии, где проходили подготовку военные кинологи.</text:p>
      <text:p text:style-name="Text_20_body">- Болотистая местность хорошо подходила для тренировок собак, усложняя им задачу по обнаружению мин, чтобы они были готовы работать в любых условиях, - рассказывает Владимир Медведев.</text:p>
      <text:p text:style-name="Text_20_body">В Великую Отечественную войну собаки сражались вместе с солдатами Красной армии, помогая санитарам, сапёрам, связистам и пограничникам выполнять долг перед отечеством.</text:p>
      <text:p text:style-name="Text_20_body">Позднее, из-за расширения границ Москвы, школу служебного собаководства было решено перевести под Дмитров, где она существует до сей поры.</text:p>
      <text:p text:style-name="Text_20_body">21 февраля 2015 года ученики школы № 2093 ездили в военную часть под Дмитровом с концертом. Именно тогда они выразили желание взять под патронат памятник военному инструктору с собакой.</text:p>
      <text:p text:style-name="Text_20_body">- Такие мероприятия необходимы, чтобы ребята могли отдать дань памяти героям Великой Отечественной войны, - говорит учитель русского языка и литературы, классный руководитель 6 «А» класса Сергей Панин.</text:p>
      <text:p text:style-name="Text_20_body">Стоит отметить, что школа активно участвует в военно-патриотическом воспитании учеников. Так, 22 апреля школа примет участие в районном фестивале Инсценированной военной песни, на который приедут гости из Белоруссии, Украины и г. Волгограда. Фестиваль будет проходить в кинотеатре «Берёзка».</text:p>
      <text:p text:style-name="Text_20_body"><text:a xlink:type="simple" xlink:href="https://plus.google.com/photos/116660019745069060723/albums/6140106795906459569?banner=pwa" office:name=""><text:span text:style-name="Definition">Фото</text:span></text:a></text:p>
      <text:p text:style-name="Text_20_body"><text:line-break/></text:p>
      <text:p text:style-name="Text_20_body">Адрес страницы: <text:a xlink:type="simple" xlink:href="http://vao.mos.ru/presscenter/news/detail/1760831.html" office:name=""><text:span text:style-name="Definition">http://vao.mos.ru/presscenter/news/detail/1760831.html</text:span></text:a></text:p>
      <text:p text:style-name="Text_20_body"><text:a xlink:type="simple" xlink:href="http://vao.mos.ru" office:name=""><text:span text:style-name="Definition">Префектура 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6-01T12:05:04Z</meta:creation-date>
    <dc:date>2024-06-01T12:05:04Z</dc:date>
  </office:meta>
</office:document-meta>
</file>