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портсмены-из-соколиной-горы-завоевали-16-медалей-на-открытом-турнире-по-тхэквондо"/>Спортсмены из Соколиной горы завоевали 16 медалей на открытом турнире по тхэквондо<text:bookmark-end text:name="спортсмены-из-соколиной-горы-завоевали-16-медалей-на-открытом-турнире-по-тхэквондо"/></text:h>
      <text:p text:style-name="First_20_paragraph">13.04.2017</text:p>
      <text:p text:style-name="Text_20_body"><text:span text:style-name="T1">Воспитанники спортивной секции Досугового центра «Соколинка» завоевали 16 медалей в XIX открытом турнире по тхэквондо на Кубок Южного Тушина.</text:span></text:p>
      <text:p text:style-name="Text_20_body">На состязание, которое прошло в Физкультурно-оздоровительном комплексе «Динамика», съехались 230 ребят из московских клубов. Соколиную гору на турнире представляли воспитанники тренера секции по тхэквондо Досугового центра «Соколинка» Ильи Барона. Ребята испытали свои силы в дисциплинах «туль» и «массоги».</text:p>
      <text:p text:style-name="Text_20_body">Юные спортсмены из Соколиной горы стали одними из лучших и заняли в показе комплексных упражнений и свободных спаррингах 16 медалей: 10 золотых, 2 серебряных и 4 бронзовых.</text:p>
      <text:p text:style-name="Text_20_body">Организаторами мероприятия выступили Федерация тхэквондо России и военно-патриотический спортивный клуб «Родина».</text:p>
      <text:p text:style-name="Text_20_body"><text:line-break/></text:p>
      <text:p text:style-name="Text_20_body">Адрес страницы: <text:a xlink:type="simple" xlink:href="http://vao.mos.ru/presscenter/news/detail/5624039.html" office:name=""><text:span text:style-name="Definition">http://vao.mos.ru/presscenter/news/detail/5624039.html</text:span></text:a></text:p>
      <text:p text:style-name="Text_20_body"><text:a xlink:type="simple" xlink:href="http://vao.mos.ru" office:name=""><text:span text:style-name="Definition">Префектура 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5T23:40:52Z</meta:creation-date>
    <dc:date>2023-07-15T23:40:52Z</dc:date>
  </office:meta>
</office:document-meta>
</file>