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триотический-конкурс-во-славу-россии-прошел-в-гольянове"/>Патриотический конкурс «Во славу России» прошел в Гольянове<text:bookmark-end text:name="патриотический-конкурс-во-славу-россии-прошел-в-гольянове"/></text:h>
      <text:p text:style-name="First_20_paragraph">15.05.2018</text:p>
      <text:p text:style-name="Text_20_body"><text:span text:style-name="T1">В детской библиотеке №71 Гала-концертом конкурса патриотической песни завершили серию мероприятий, посвященных Дню Победы.</text:span></text:p>
      <text:p text:style-name="Text_20_body">- В конкурсе «Во славу России» приняли участие 150 коллективов и сольных исполнителей, - уточнила заведующая детской библиотекой №71 Вера Карпачева. – Патриотические песни исполняли ребята от 5 лет, учащиеся образовательных учреждений, воспитатели и учителя, студенты, работающая молодежь, пожилые жители не только из района Гольяново, но и других районов Восточного округа. В этом году в конкурсе участие принимали не только воспитатели со своими воспитанниками и мамы с детьми, но и целые семьи, объединившиеся в коллективы.</text:p>
      <text:p text:style-name="Text_20_body">В апреле прошли отборочные туры, а мае состоялось торжественное награждение и Гала-концерт конкурса патриотической песни «Во славу России». Лучшие исполнители получили дипломы и кубки. Педагоги и воспитатели, которые приложили немало усилий к подготовке учащихся, занявших призовые места, были отмечены благодарственными письмами. Отличилась на конкурсе школа №1352. Коллектив «Горячие сердца» за композицию «Закаты алые» был удостоен Гран-при за «Лучшее исполнение» в конкурсе патриотической песни, I место за композицию «Дети Войны» в номинации «Коллективное исполнение» занял коллектив дошкольников, а Илиан Гаврилов в номинации «Сольное исполнение» занял третье место.</text:p>
      <text:p text:style-name="Text_20_body">- За отличную подготовку творческих коллективов школы мы благодарим музыкальных руководителей Елену Николаеву, Марину Жерихову, Илису Фомину, Маргариту Пличко, - добавила педагог-организатор школы №1352 Юлия Толмаджева.</text:p>
      <text:p text:style-name="Text_20_body">Впервые конкурс патриотической песни «Во славу России» района Гольяново прошел в 2014 году. Организован он Детской библиотекой №71 для популяризации вокального искусства патриотической направленности. Участники исполняют песни военных лет, композиции, посвященные солдатскому подвигу и любви к Родине, авторские песни патриотического содержания.</text:p>
      <text:p text:style-name="Text_20_body">Адрес Детской библиотеки №71: ул. Байкальская, д. 46, корп. 1. Телефон для справок: +7 (495) 467-99-88.</text:p>
      <text:p text:style-name="Text_20_body"><text:line-break/></text:p>
      <text:p text:style-name="Text_20_body">Адрес страницы: <text:a xlink:type="simple" xlink:href="http://vao.mos.ru/presscenter/news/detail/7327834.html" office:name=""><text:span text:style-name="Definition">http://vao.mos.ru/presscenter/news/detail/7327834.html</text:span></text:a></text:p>
      <text:p text:style-name="Text_20_body"><text:a xlink:type="simple" xlink:href="http://vao.mos.ru" office:name=""><text:span text:style-name="Definition">Префектура 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2T17:09:12Z</meta:creation-date>
    <dc:date>2023-07-02T17:09:12Z</dc:date>
  </office:meta>
</office:document-meta>
</file>