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иноленты-о-москве-бесплатно-покажут-ко-дню-города-в-новогирееве"/>Киноленты о Москве бесплатно покажут ко Дню города в Новогирееве<text:bookmark-end text:name="киноленты-о-москве-бесплатно-покажут-ко-дню-города-в-новогирееве"/></text:h>
      <text:p text:style-name="First_20_paragraph">03.09.2018</text:p>
      <text:p text:style-name="Text_20_body"><text:span text:style-name="T1">Кинотеатр «Березка» в районе Новогиреево внесет свою лепту в празднование Дня города – 8 и 9 сентября здесь пройдут бесплатные сеансы. Зрителям покажут фильмы о Москве.</text:span></text:p>
      <text:p text:style-name="Text_20_body">8 сентября в 12.00 в «Берёзке» продемонстрируют фильм режиссёра Ильи Гурина «В Москве проездом». А 9 сентября в 14.00 зрители увидят кинокартину Татьяны Лиозновой «Девушка без адреса».</text:p>
      <text:p text:style-name="Text_20_body">Сентябрьские бесплатные показы лучшего отечественного кино в кинотеатре «Берёзка» начались с демонстрации старых советских фильмов о первоклассниках.В качестве поздравления всем московским школьникам сотрудники кинотеатра выбрали две кинокартины – «Первый учитель», снятый режиссёром Андроном Михалковым-Кончаловским и «Не болит голова у дятла» режиссёра Динары Асановой. Оба фильма были показаны всем желающим в первые сентябрьские выходные и приурочены ко Дню знаний.</text:p>
      <text:p text:style-name="Text_20_body">Адрес кинотеатра «Берёзка»: улица Мартеновская, дом 25.</text:p>
      <text:p text:style-name="Text_20_body"><text:line-break/></text:p>
      <text:p text:style-name="Text_20_body">Адрес страницы: <text:a xlink:type="simple" xlink:href="http://vao.mos.ru/presscenter/news/detail/7546790.html" office:name=""><text:span text:style-name="Definition">http://vao.mos.ru/presscenter/news/detail/7546790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09:52:28Z</meta:creation-date>
    <dc:date>2023-09-19T09:52:28Z</dc:date>
  </office:meta>
</office:document-meta>
</file>