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-международному-дню-музыки-в-кинотеатре-березка-пройдет-бесплатный-кинопоказ"/>К международному дню музыки в кинотеатре «Березка» пройдет бесплатный кинопоказ<text:bookmark-end text:name="к-международному-дню-музыки-в-кинотеатре-березка-пройдет-бесплатный-кинопоказ"/></text:h>
      <text:p text:style-name="First_20_paragraph">24.09.2018</text:p>
      <text:p text:style-name="Text_20_body"><text:span text:style-name="T1">Сеть кинотеатров «Москино» отметит Международный день музыки бесплатными кинопоказами. Киносеансы пройдут 1 октября. К акции присоединится кинотеатр «Березка» в районе Новогиреево.</text:span></text:p>
      <text:p text:style-name="Text_20_body">Жители Восточного округа смогут увидеть ретро-комедию«В старых ритмах», снятую в 1981 году режиссером Михаилом Ершовым. Фильм рассказывает о молодом провинциале, который приезжает в Ленинград 30-х, чтобы поступить в консерваторию. Провалив экзамен, он в отчаянии бросается в Неву, но свидетель происшествия милиционер Кошкин вытаскивает его и приглашает поработать на уголовный розыск. Сеанс начнется в 16.00. Вход свободный, в порядке живой очереди.</text:p>
      <text:p text:style-name="Text_20_body">В других кинотеатрах сети желающие увидят фильмы «Женщина, которая поет» с Аллой Пугачевой в роли фактически самой себя, драму Тодоровского «По главной улице с оркестром», комедийную мелодраму «Карнавал», картину «Зимний вечер в Гаграх» и трагикомедию Карена Шахназарова «Мы из джаза».</text:p>
      <text:p text:style-name="Text_20_body">Кинотеатр «Березка» расположен по адресу: Мартеновская ул., 25. Сеанс начнется 1 октября в 16.00. Вход свободный, в порядке живой очереди.</text:p>
      <text:p text:style-name="Text_20_body"><text:line-break/></text:p>
      <text:p text:style-name="Text_20_body">Адрес страницы: <text:a xlink:type="simple" xlink:href="http://vao.mos.ru/presscenter/news/detail/7588604.html" office:name=""><text:span text:style-name="Definition">http://vao.mos.ru/presscenter/news/detail/7588604.html</text:span></text:a></text:p>
      <text:p text:style-name="Text_20_body"><text:a xlink:type="simple" xlink:href="http://vao.mos.ru" office:name=""><text:span text:style-name="Definition">Префектура 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8T17:28:50Z</meta:creation-date>
    <dc:date>2023-05-18T17:28:50Z</dc:date>
  </office:meta>
</office:document-meta>
</file>