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ей-ивановского-приглашают-на-спортивные-праздники-двора"/>Жителей Ивановского приглашают на спортивные праздники двора<text:bookmark-end text:name="жителей-ивановского-приглашают-на-спортивные-праздники-двора"/></text:h>
      <text:p text:style-name="First_20_paragraph">08.08.2019</text:p>
      <text:p text:style-name="Text_20_body"><text:span text:style-name="T1">13 августа в 15:00 стартует игровая программа «Весёлые старты». В программе динамичные игры, командные эстафеты, спортивно-игровые конкурсы и другие соревнования.</text:span></text:p>
      <text:p text:style-name="Text_20_body">Адрес: улица Сталеваров, 26-2 (детская площадка).</text:p>
      <text:p text:style-name="Text_20_body">20 августа в 12.00 начнется игровая программа «Наши дворы дружат», посвященная Дню Российского флага.</text:p>
      <text:p text:style-name="Text_20_body">Участники узнают об игровых традициях и значении игр. Дети и их родители научатся народным играм и примут участие в семейных эстафетах.</text:p>
      <text:p text:style-name="Text_20_body">Любой желающий может принять участие в творческом мастер-классе по рисованию мелками на асфальте под руководством педагогов Клуба "Сфера".</text:p>
      <text:p text:style-name="Text_20_body">Адрес: улица Сталеваров, 18-1 (площадка).</text:p>
      <text:p text:style-name="Text_20_body"><text:span text:style-name="T1">Фото: mos.ru</text:span></text:p>
      <text:p text:style-name="Text_20_body"><text:line-break/></text:p>
      <text:p text:style-name="Text_20_body">Адрес страницы: <text:a xlink:type="simple" xlink:href="http://vao.mos.ru/presscenter/news/detail/8269967.html" office:name=""><text:span text:style-name="Definition">http://vao.mos.ru/presscenter/news/detail/8269967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1T17:01:29Z</meta:creation-date>
    <dc:date>2023-07-01T17:01:29Z</dc:date>
  </office:meta>
</office:document-meta>
</file>