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новленный-сквер-русские-узоры-открылся-для-жителей"/>Обновленный сквер «Русские узоры» открылся для жителей<text:bookmark-end text:name="обновленный-сквер-русские-узоры-открылся-для-жителей"/></text:h>
      <text:p text:style-name="First_20_paragraph">23.08.2019</text:p>
      <text:p text:style-name="Text_20_body"><text:span text:style-name="T1">В Восточном округе завершаются работы по благоустройству общественных пространств по программе «Мой район». 23 августа состоялось торжественное открытие обновленного сквера «Русские узоры» на Полимерной улице в районе Новогиреево.</text:span></text:p>
      <text:p text:style-name="Text_20_body">В церемонии открытия принял участие префект ВАО Николай Алешин.</text:p>
      <text:p text:style-name="Text_20_body"><text:span text:style-name="T2">- Мне кажется, сквер «Русские узоры» стал очень красивым. Он небольшой, но очень уютный, даже домашний. И я надеюсь, что он станет для местных жителей «своим», любимым местом, куда можно выйти погулять с детьми, подышать воздухом, просто отдохнуть, - сказал префект.</text:span></text:p>
      <text:p text:style-name="Text_20_body">Он также отметил, что теперь в «Русских узорах» обязательно будут проводить праздники и районные фестивали.</text:p>
      <text:p text:style-name="Text_20_body"><text:span text:style-name="T2">- Надеюсь, мы смогли учесть все пожелания жителей. В следующем году благоустройство по программе «Мой район» продолжится. Если у кого-то из жителей есть пожелания и предложения по оформлению общественных пространств, мы с удовольствием их обсудим, - добавил Николай Алешин.</text:span></text:p>
      <text:p text:style-name="Text_20_body">Над благоустройством сквера рабочие трудились с мая текущего года. Теперь пешеходные дорожки здесь выложены цветной плиткой, для отдыха установлены лавочки, для комфортных прогулок по вечерам – новые фонари, а для прогулок на велосипеде проложили велодорожку. Также на территории «Русских узоров» оборудовали современными игровыми комплексами две детские площадки, одну из которых адаптировали для детей с ограниченными возможностями.</text:p>
      <text:p text:style-name="Text_20_body">В честь официального открытия сквера для местных жителей устроили настоящий праздник. Работала зона аквагрима, где можно было украсить лицо или нанести на руки «мехенди» - узоры хной. Желающие приняли участие в мастер-классе по хип-хопу, в спортивных развлечениях «Сумо» и «Бой гладиаторов», увидели выступления музыкантов и презентацию новой коллекции футболок студии «Дефиле» Центра досуга и спорта Новогиреево. Всех гостей угощали поп-корном, гречневой кашей, чаем с имбирём и даже борщом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vao.mos.ru/presscenter/news/detail/8304629.html" office:name=""><text:span text:style-name="Definition">http://vao.mos.ru/presscenter/news/detail/8304629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16:45Z</meta:creation-date>
    <dc:date>2023-08-22T21:16:45Z</dc:date>
  </office:meta>
</office:document-meta>
</file>