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ведении-городского-конкурса-профессионального-мастерства-московские-мастера-в-2023-году"/>О проведении городского конкурса профессионального мастерства «Московские мастера» в 2023 году<text:bookmark-end text:name="о-проведении-городского-конкурса-профессионального-мастерства-московские-мастера-в-2023-году"/></text:h>
      <text:p text:style-name="First_20_paragraph">30.03.2023</text:p>
      <text:p text:style-name="Text_20_body"><text:line-break/></text:p>
      <text:p text:style-name="Text_20_body">В соответствии с решением Московской трехсторонней комиссии от 23.12.2022 «Об утверждении профессий городского конкурса профессионального мастерства «Московские мастера» на 2023 год» Московская Конфедерация промышленников и предпринимателей (работодателей) (далее - МКПП(р) совместно с Департаментом инвестиционной и промышленной политики города Москвы, Профсоюзом трудящихся авиационной промышленности <text:span text:style-name="T1">проводят сбор заявок для участия в городском конкурсе профессионального мастерства «Московские мастера» (далее – Конкурс) по профессиям: инженер-электроник; инженер-технолог; инженер-конструктор, программист, токарь-универсал, фрезеровщик, слесарь-инструментальщик, монтажник радиоаппаратуры.</text:span></text:p>
      <text:p text:style-name="Text_20_body">Проведение Конкурса регламентируется Постановлением Правительства Москвы от 25апреля 2017 г. N 219-ПП «О городском конкурсе профессионального мастерства «Московские мастера».</text:p>
      <text:p text:style-name="Text_20_body">Оргкомитет городского конкурса возглавляют: Мэр Москвы С.С.Собянин, председатель МКПП(р) Е.В. Панина, председатель Московской Федерации профсоюзов М.И. Антонцев.</text:p>
      <text:p text:style-name="Text_20_body"><text:span text:style-name="T1">Участие в Конкурсе бесплатное.</text:span></text:p>
      <text:p text:style-name="Text_20_body">Конкурс по <text:span text:style-name="T1">инженерным профессиям</text:span> будет проводиться в виде презентации работ конкурсантов (до 10 мин.) выполненных ранее в формате .ppt и .pptx. Презентации необходимо прислать в Оргкомитет заблаговременно.</text:p>
      <text:p text:style-name="Text_20_body">Основными критериями оценки работ являются:</text:p>
      <text:p text:style-name="Text_20_body">- научно-технические достижения проекта;</text:p>
      <text:p text:style-name="Text_20_body">- экономическая эффективность;</text:p>
      <text:p text:style-name="Text_20_body">- стратегия реализации.</text:p>
      <text:p text:style-name="Text_20_body">Конкурс по профессии <text:span text:style-name="T1">программист</text:span> состоит из теоретической и практической части.</text:p>
      <text:p text:style-name="Text_20_body">По профессии <text:span text:style-name="T1">токарь-универсал, фрезеровщик, слесарь-инструментальщик</text:span> задание выполняется на профильных станках, согласно выданному заданию.</text:p>
      <text:p text:style-name="Text_20_body">По профессии <text:span text:style-name="T1">монтажник радиоаппаратуры</text:span> задание выполняется на соответствующем оборудовании и инструментами, согласно выданному заданию.</text:p>
      <text:p text:style-name="Text_20_body">Победителям будут вручены денежные призы в размере 300 тыс.руб., 200 тыс.руб. и 150 тыс.руб. соответственно за 1, 2 и 3 место, а также дипломы и памятные подарки.</text:p>
      <text:p text:style-name="Text_20_body">Для обеспечения участия конкурсантов необходимо до <text:span text:style-name="T1">20 мая 2023 года</text:span> направить заявку (анкету) кандидата в Организационный комитет в соответствии с выбранной профессией.</text:p>
      <text:p text:style-name="Text_20_body"><text:span text:style-name="T1">По инженерным профессиям, программист, монтажник радиоаппаратуры</text:span> заявки отправлять по электронной почте <text:a xlink:type="simple" xlink:href="mailto:uc@mkppr.ru" office:name=""><text:span text:style-name="Definition">uc@mkppr.ru</text:span></text:a>; телефоны для вопросов: 8(495) 691-19-36; 8(495) 695-92-60</text:p>
      <text:p text:style-name="Text_20_body">По профессиям <text:span text:style-name="T1">токарь-универсал, фрезеровщик, слесарь-инструментальщик</text:span> отправлять заявки по электронной почте <text:a xlink:type="simple" xlink:href="mailto:mail@mgoprofavia.ru" office:name=""><text:span text:style-name="Definition">mail@mgoprofavia.ru</text:span></text:a>; телефоны для вопросов: 8(499) 268-01-67; 8(916) -570-78-70.</text:p>
      <text:p text:style-name="Text_20_body"><text:line-break/></text:p>
      <text:p text:style-name="Text_20_body">Адрес страницы: <text:a xlink:type="simple" xlink:href="http://vao.mos.ru/presscenter/officially/detail/11498632.html" office:name=""><text:span text:style-name="Definition">http://vao.mos.ru/presscenter/officially/detail/11498632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5:49:53Z</meta:creation-date>
    <dc:date>2023-06-07T05:49:53Z</dc:date>
  </office:meta>
</office:document-meta>
</file>